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0a88fd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b623c" officeooo:paragraph-rsid="000a88fd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a88fd" style:font-size-asian="14pt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officeooo:rsid="00188010" fo:background-color="transparent" loext:char-shading-value="0" style:language-asian="en" style:country-asian="US"/>
    </style:style>
    <style:style style:name="T5" style:family="text">
      <style:text-properties officeooo:rsid="000ed5a6" fo:background-color="transparent" loext:char-shading-value="0" style:language-asian="en" style:country-asian="US"/>
    </style:style>
    <style:style style:name="T6" style:family="text">
      <style:text-properties officeooo:rsid="0005c6d5" fo:background-color="transparent" loext:char-shading-value="0" style:language-asian="en" style:country-asian="US"/>
    </style:style>
    <style:style style:name="T7" style:family="text">
      <style:text-properties officeooo:rsid="000a1edc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2c24d7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351fa7" fo:background-color="transparent" loext:char-shading-value="0" style:language-asian="en" style:country-asian="US" style:font-name-complex="Times New Roman"/>
    </style:style>
    <style:style style:name="T29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30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31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32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30.06.2025</text:p>
      <text:p text:style-name="P3"><text:span text:style-name="T7">15</text:span>. <text:s text:c="2"/>О <text:span text:style-name="T8">проведении экспертно-аналитического мероприятия</text:span></text:p>
      <text:p text:style-name="P3"><text:span text:style-name="T9">Основание: Распоряжение </text:span><text:span text:style-name="T10">контрольно-счетной палаты муниципального образования Курганинский район 26</text:span><text:span text:style-name="T11">.0</text:span><text:span text:style-name="T10">6</text:span><text:span text:style-name="T11">.</text:span><text:span text:style-name="T12">2025</text:span><text:span text:style-name="T13"> </text:span><text:span text:style-name="T9">года № </text:span><text:span text:style-name="T10">40</text:span><text:span text:style-name="T11">-</text:span><text:span text:style-name="T9">РО.</text:span></text:p>
      <text:p text:style-name="P3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</text:span><text:span text:style-name="T24">«О внесении изменений в постановление администрации муниципального образования Курганинский район от </text:span><text:span text:style-name="T30">14</text:span><text:span text:style-name="T24"> августа 2024 года № </text:span><text:span text:style-name="T30">766</text:span><text:span text:style-name="T24"> № «Об утверждении муниципальной программы муниципального образования Курганинский район </text:span><text:span text:style-name="T25">«</text:span><text:span text:style-name="T31">Развитие </text:span><text:span text:style-name="T32">физическ</text:span><text:span text:style-name="T26">ой куль</text:span><text:span text:style-name="T27">туры и спо</text:span><text:span text:style-name="T25">р</text:span><text:span text:style-name="T28">т</text:span><text:span text:style-name="T25">а» </text:span><text:span text:style-name="T28">на</text:span><text:span text:style-name="T25"> 2025-20</text:span><text:span text:style-name="T24">30</text:span><text:span text:style-name="T25"> годы»</text:span><text:span text:style-name="T29">.</text:span></text:p>
      <text:p text:style-name="P1"><text:span text:style-name="T1">Заключ</text:span><text:span text:style-name="T4">е</text:span><text:span text:style-name="T5">ние по </text:span><text:span text:style-name="T4">результатам </text:span><text:span text:style-name="T6">экспертно-аналитического мероприятия</text:span><text:span text:style-name="T4">, содержащ</text:span><text:span text:style-name="T1">ее</text:span><text:span text:style-name="T4"> информацию о выявленных нарушениях и недостатках, а также рекомендации по их устранению, направлен</text:span><text:span text:style-name="T5">о</text:span><text:span text:style-name="T4"> </text:span><text:span text:style-name="T5">координаторам муниципальных программ муниципального образования Курганинский район.</text:span><text:span text:style-name="T1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5:58.965000000</meta:creation-date>
    <dc:date>2025-07-11T13:16:09.132000000</dc:date>
    <meta:editing-duration>PT10S</meta:editing-duration>
    <meta:editing-cycles>1</meta:editing-cycles>
    <meta:document-statistic meta:table-count="0" meta:image-count="0" meta:object-count="0" meta:page-count="1" meta:paragraph-count="6" meta:word-count="129" meta:character-count="1208" meta:non-whitespace-character-count="1082"/>
    <meta:generator>LibreOffice/7.3.4.2$Windows_X86_64 LibreOffice_project/728fec16bd5f605073805c3c9e7c4212a0120dc5</meta:generator>
  </office:meta>
</office:document-meta>
</file>